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5" style:parent-style-name="內文" style:family="paragraph">
      <style:paragraph-properties fo:text-align="center" fo:line-height="0.3333in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text-align="center" fo:line-height="0.3333in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text-align="center" fo:line-height="0.3333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olumn17" style:family="table-column">
      <style:table-column-properties style:column-width="1.5715in"/>
    </style:style>
    <style:style style:name="TableColumn18" style:family="table-column">
      <style:table-column-properties style:column-width="2.3625in"/>
    </style:style>
    <style:style style:name="TableColumn19" style:family="table-column">
      <style:table-column-properties style:column-width="0.9826in"/>
    </style:style>
    <style:style style:name="TableColumn20" style:family="table-column">
      <style:table-column-properties style:column-width="0.2666in"/>
    </style:style>
    <style:style style:name="TableColumn21" style:family="table-column">
      <style:table-column-properties style:column-width="1.4125in"/>
    </style:style>
    <style:style style:name="Table16" style:family="table">
      <style:table-properties style:width="6.5958in" fo:margin-left="0in" table:align="center"/>
    </style:style>
    <style:style style:name="TableRow22" style:family="table-row">
      <style:table-row-properties style:min-row-height="0.4347in"/>
    </style:style>
    <style:style style:name="TableCell2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2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3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3" style:family="table-row">
      <style:table-row-properties/>
    </style:style>
    <style:style style:name="TableCell3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4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5" style:family="table-row">
      <style:table-row-properties/>
    </style:style>
    <style:style style:name="TableCell4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4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1" style:family="table-row">
      <style:table-row-properties style:min-row-height="0.4555in"/>
    </style:style>
    <style:style style:name="TableCell5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4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6" style:family="table-row">
      <style:table-row-properties style:min-row-height="0.5083in"/>
    </style:style>
    <style:style style:name="TableCell5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6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6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8" style:family="table-row">
      <style:table-row-properties/>
    </style:style>
    <style:style style:name="TableCell69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71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Row81" style:family="table-row">
      <style:table-row-properties/>
    </style:style>
    <style:style style:name="TableCell8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line-height="150%" fo:margin-left="0.1805in" fo:text-indent="-0.1805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1" style:parent-style-name="預設段落字型" style:family="text">
      <style:text-properties style:font-name="細明體" style:font-name-asian="細明體" fo:font-size="13pt" style:font-size-asian="13pt" style:font-size-complex="13pt" style:language-asian="zh" style:country-asian="HK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細明體" style:font-name-asian="細明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細明體" style:font-name-asian="細明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120" style:parent-style-name="內文" style:family="paragraph">
      <style:paragraph-properties fo:line-height="150%" fo:margin-left="0.1805in" fo:text-indent="-0.1805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127" style:parent-style-name="內文" style:family="paragraph">
      <style:paragraph-properties fo:line-height="150%" fo:margin-left="0.2187in" fo:text-indent="-0.2055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32" style:parent-style-name="預設段落字型" style:family="text">
      <style:text-properties style:font-name="細明體" style:font-name-asian="細明體" fo:font-size="13pt" style:font-size-asian="13pt" style:font-size-complex="13pt" style:language-asian="zh" style:country-asian="HK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36" style:parent-style-name="預設段落字型" style:family="text">
      <style:text-properties style:font-name="細明體" style:font-name-asian="細明體" fo:font-size="13pt" style:font-size-asian="13pt" style:font-size-complex="13pt" style:language-asian="zh" style:country-asian="HK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P138" style:parent-style-name="內文" style:family="paragraph">
      <style:paragraph-properties fo:line-height="150%" fo:margin-left="0.2187in" fo:text-indent="-0.2055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細明體" style:font-name-asian="細明體" fo:font-size="13pt" style:font-size-asian="13pt" style:font-size-complex="13pt"/>
    </style:style>
    <style:style style:name="P14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國立臺灣海洋大學</text:span><text:span text:style-name="T4">中等學校師資類科專門課程</text:span></text:p>
      <text:p text:style-name="P5"><text:span text:style-name="T6">適合培育系所同意研究生修習□輔系□</text:span><text:span text:style-name="T7">雙主修</text:span></text:p>
      <text:p text:style-name="P8"><text:span text:style-name="T9">課程</text:span><text:span text:style-name="T10">同意書</text:span></text:p>
      <text:p text:style-name="P11"><text:span text:style-name="T12">(</text:span><text:span text:style-name="T13">本表僅供申請教育學程用</text:span><text:span text:style-name="T14">)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姓名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學號</text:span>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<text:span text:style-name="T36">系級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學制</text:span></text:p>
          </table:table-cell>
          <table:table-cell table:style-name="TableCell42" table:number-columns-spanned="2">
            <text:p text:style-name="P43">□碩士</text:p>
            <text:p text:style-name="P44">□博士</text:p>
          </table:table-cell>
          <table:covered-table-cell/>
        </table:table-row>
        <table:table-row table:style-name="TableRow45">
          <table:table-cell table:style-name="TableCell46">
            <text:p text:style-name="P47"><text:span text:style-name="T48">欲認證任教學科(領域、群科)別</text:span></text:p>
          </table:table-cell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適合培育系所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適合培育系所</text:span></text:p>
            <text:p text:style-name="P60">承辦人核章</text:p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內文"><text:span text:style-name="T64">適合培育系所</text:span></text:p>
            <text:p text:style-name="內文"><text:span text:style-name="T65">主管核章</text:span></text:p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備註</text:p>
          </table:table-cell>
          <table:table-cell table:style-name="TableCell71" table:number-columns-spanned="4">
            <text:p text:style-name="內文"><text:span text:style-name="T72">敬請</text:span><text:span text:style-name="T73">適合培育系所</text:span><text:span text:style-name="T74">惠予提供輔系</text:span><text:span text:style-name="T75">(或雙主修)</text:span><text:span text:style-name="T76">應修課程</text:span><text:span text:style-name="T77">表</text:span><text:span text:style-name="T78">，以利學生修課參考及日後核發證明書</text:span><text:span text:style-name="T79">之依據</text:span><text:span text:style-name="T80">。</text:span></text:p>
          </table:table-cell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依據</text:span></text:p>
          </table:table-cell>
          <table:table-cell table:style-name="TableCell85" table:number-columns-spanned="4">
            <text:p text:style-name="P86"><text:span text:style-name="T87">1.</text:span><text:span text:style-name="T88">依教育部</text:span><text:span text:style-name="T89">108</text:span><text:span text:style-name="T90">年</text:span><text:span text:style-name="T91">10</text:span><text:span text:style-name="T92">月</text:span><text:span text:style-name="T93">15</text:span><text:span text:style-name="T94">日臺教師</text:span><text:span text:style-name="T95">(</text:span><text:span text:style-name="T96">二</text:span><text:span text:style-name="T97">)</text:span><text:span text:style-name="T98">字第</text:span><text:span text:style-name="T99">1080134532</text:span><text:span text:style-name="T100">號函</text:span><text:span text:style-name="T101">、</text:span><text:span text:style-name="T102">109</text:span><text:span text:style-name="T103">年</text:span><text:span text:style-name="T104">6</text:span><text:span text:style-name="T105">月</text:span><text:span text:style-name="T106">4</text:span><text:span text:style-name="T107">日臺教師</text:span><text:span text:style-name="T108">(</text:span><text:span text:style-name="T109">二</text:span><text:span text:style-name="T110">)</text:span><text:span text:style-name="T111">字第</text:span><text:span text:style-name="T112">1090072978</text:span><text:span text:style-name="T113">號函示</text:span><text:span text:style-name="T114">及本校</text:span><text:span text:style-name="T115">「</text:span><text:span text:style-name="T116">中等學校師資職前教育專門課程實施要點</text:span><text:span text:style-name="T117">」</text:span><text:span text:style-name="T118">第三點</text:span><text:span text:style-name="T119">規定辦理。</text:span></text:p>
            <text:p text:style-name="P120"><text:span text:style-name="T121">2.</text:span><text:span text:style-name="T122">各校非專門課程培育系所之研究所師資生，考量研究所受限於學制不同，無法取得大學部修習輔系丶雙主修資格，得以修畢輔系</text:span><text:span text:style-name="T123">(或雙主修)</text:span><text:span text:style-name="T124">應修之課程及學分後，取得相關證明，得視為具備專門課程</text:span><text:span text:style-name="T125">適合培育系</text:span><text:span text:style-name="T126">所資格。</text:span></text:p>
            <text:p text:style-name="P127"><text:span text:style-name="T128">3.</text:span><text:span text:style-name="T129">前述研究所師資生應於申請「修畢師資職前教育課程證明書」前</text:span><text:span text:style-name="T130">，</text:span><text:span text:style-name="T131">取得</text:span><text:span text:style-name="T132">「</text:span><text:span text:style-name="T133">修畢輔系</text:span><text:span text:style-name="T134">(或雙主修)應修學分數</text:span><text:span text:style-name="T135">證明</text:span><text:span text:style-name="T136">」</text:span><text:span text:style-name="T137">。</text:span></text:p>
            <text:p text:style-name="P138"><text:span text:style-name="T139">4.本表敬請於報名參加教育學程甄選時檢附</text:span><text:span text:style-name="T140">。</text:span></text:p>
          </table:table-cell>
          <table:covered-table-cell/>
          <table:covered-table-cell/>
          <table:covered-table-cell/>
        </table:table-row>
      </table:table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2020/9/24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iyu</meta:initial-creator>
    <dc:creator>Piyu</dc:creator>
    <meta:creation-date>2022-03-30T07:04:00Z</meta:creation-date>
    <dc:date>2022-03-30T07:04:00Z</dc: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2" meta:row-count="3" meta:non-whitespace-character-count="403"/>
  </office:meta>
</office:document-meta>
</file>